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31cm"/>
    </style:style>
    <style:style style:name="co2" style:family="table-column">
      <style:table-column-properties fo:break-before="auto" style:column-width="6.108cm"/>
    </style:style>
    <style:style style:name="co3" style:family="table-column">
      <style:table-column-properties fo:break-before="auto" style:column-width="5.53cm"/>
    </style:style>
    <style:style style:name="co4" style:family="table-column">
      <style:table-column-properties fo:break-before="auto" style:column-width="6.447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2cm" fo:break-before="auto" style:use-optimal-row-height="true"/>
    </style:style>
    <style:style style:name="ro2" style:family="table-row">
      <style:table-row-properties style:row-height="0.45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ext-properties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Default">
      <style:table-cell-properties fo:wrap-option="wrap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table table:name="Midnight Country" table:style-name="ta1" table:print="false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row table:style-name="ro1">
          <table:table-cell table:style-name="Default"/>
          <table:table-cell table:style-name="ce1" office:value-type="string">
            <text:p>Midnight Country 20.07.2026</text:p>
          </table:table-cell>
          <table:table-cell table:style-name="Default" table:number-columns-repeated="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Marc O'Connor</text:p>
          </table:table-cell>
          <table:table-cell office:value-type="string">
            <text:p>New country</text:p>
          </table:table-cell>
          <table:table-cell office:value-type="string">
            <text:p>Heroes</text:p>
          </table:table-cell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Gentlemen Of The Woods</text:p>
          </table:table-cell>
          <table:table-cell office:value-type="string">
            <text:p>Worst Kind Of Weather</text:p>
          </table:table-cell>
          <table:table-cell office:value-type="string">
            <text:p>November Embers</text:p>
          </table:table-cell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Manni Britz</text:p>
          </table:table-cell>
          <table:table-cell office:value-type="string">
            <text:p>Drop A Coin In The Jukebox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Lisa Mitts</text:p>
          </table:table-cell>
          <table:table-cell office:value-type="string">
            <text:p>Carry Me Back To You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hris Chitsey; Bee Smith</text:p>
          </table:table-cell>
          <table:table-cell office:value-type="string">
            <text:p>Summer Before The Fall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Doc Lewis</text:p>
          </table:table-cell>
          <table:table-cell office:value-type="string">
            <text:p>In El Paso</text:p>
          </table:table-cell>
          <table:table-cell office:value-type="string">
            <text:p>Between The Lovin' And The Leavin'</text:p>
          </table:table-cell>
        </table:table-row>
        <table:table-row table:style-name="ro2">
          <table:table-cell office:value-type="float" office:value="7">
            <text:p>7</text:p>
          </table:table-cell>
          <table:table-cell office:value-type="string">
            <text:p>Kimmi Bitter</text:p>
          </table:table-cell>
          <table:table-cell office:value-type="string">
            <text:p>More, More, More</text:p>
          </table:table-cell>
          <table:table-cell table:style-name="ce4" office:value-type="string">
            <text:p>Bittersweet </text:p>
          </table:table-cell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Turnpike Troubadours; Sierra Hull</text:p>
          </table:table-cell>
          <table:table-cell office:value-type="string">
            <text:p>Feelin' Good Again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Tyler Braden</text:p>
          </table:table-cell>
          <table:table-cell office:value-type="string">
            <text:p>My Americana</text:p>
          </table:table-cell>
          <table:table-cell office:value-type="string">
            <text:p>Single</text:p>
          </table:table-cell>
        </table:table-row>
        <table:table-row table:style-name="ro2">
          <table:table-cell office:value-type="float" office:value="10">
            <text:p>10</text:p>
          </table:table-cell>
          <table:table-cell office:value-type="string">
            <text:p>Elizabeth Cook; Evan Felker</text:p>
          </table:table-cell>
          <table:table-cell office:value-type="string">
            <text:p>Razorwire Wall</text:p>
          </table:table-cell>
          <table:table-cell table:style-name="ce4" office:value-type="string">
            <text:p>Great Television </text:p>
          </table:table-cell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Surrender Hill</text:p>
          </table:table-cell>
          <table:table-cell office:value-type="string">
            <text:p>Girl in Abilene</text:p>
          </table:table-cell>
          <table:table-cell office:value-type="string">
            <text:p>Wild Country</text:p>
          </table:table-cell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Parmalee</text:p>
          </table:table-cell>
          <table:table-cell office:value-type="string">
            <text:p>God Knew Better (Unplugged)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Brittany Ann Tranbaugh</text:p>
          </table:table-cell>
          <table:table-cell office:value-type="string">
            <text:p>Lucky Broke Girl</text:p>
          </table:table-cell>
          <table:table-cell office:value-type="string">
            <text:p>When Our Timing's Right</text:p>
          </table:table-cell>
        </table:table-row>
        <table:table-row table:style-name="ro2">
          <table:table-cell table:style-name="ce2" office:value-type="float" office:value="14">
            <text:p>14</text:p>
          </table:table-cell>
          <table:table-cell office:value-type="string">
            <text:p>The Heists</text:p>
          </table:table-cell>
          <table:table-cell table:style-name="ce4" office:value-type="string">
            <text:p>Break &amp; Mend</text:p>
          </table:table-cell>
          <table:table-cell office:value-type="string">
            <text:p>Single</text:p>
          </table:table-cell>
        </table:table-row>
        <table:table-row table:style-name="ro2">
          <table:table-cell table:style-name="ce2" office:value-type="float" office:value="15">
            <text:p>15</text:p>
          </table:table-cell>
          <table:table-cell table:style-name="ce4" office:value-type="string">
            <text:p>Macy Todd</text:p>
          </table:table-cell>
          <table:table-cell office:value-type="string">
            <text:p>So Ruthless</text:p>
          </table:table-cell>
          <table:table-cell office:value-type="string">
            <text:p>Pretty Ruthess</text:p>
          </table:table-cell>
        </table:table-row>
        <table:table-row table:style-name="ro1">
          <table:table-cell table:style-name="ce2" office:value-type="float" office:value="16">
            <text:p>16</text:p>
          </table:table-cell>
          <table:table-cell office:value-type="string">
            <text:p>Shane Pons</text:p>
          </table:table-cell>
          <table:table-cell office:value-type="string">
            <text:p>2 5 0</text:p>
          </table:table-cell>
          <table:table-cell office:value-type="string">
            <text:p>Single</text:p>
          </table:table-cell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LU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1P0" style:volatile="true">
      <number:number number:decimal-places="2" number:min-integer-digits="1" number:grouping="true"/>
      <number:text> </number:text>
      <number:currency-symbol number:language="fr" number:country="LU">€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11P0"/>
    </number:currency-style>
    <number:number-style style:name="N106">
      <number:text>SFr. </number:text>
      <number:number number:decimal-places="2" number:min-integer-digits="1" number:grouping="true"/>
    </number:number-style>
    <number:number-style style:name="N107P0" style:volatile="true">
      <number:text>SFr. </number:text>
      <number:number number:decimal-places="2" number:min-integer-digits="1" number:grouping="true"/>
    </number:number-style>
    <number:number-style style:name="N107">
      <style:text-properties fo:color="#ff0000"/>
      <number:text>SFr. -</number:text>
      <number:number number:decimal-places="2" number:min-integer-digits="1" number:grouping="true"/>
      <style:map style:condition="value()&gt;=0" style:apply-style-name="N107P0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LU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08P0"/>
    </number:currency-style>
    <number:percentage-style style:name="N109">
      <number:number number:decimal-places="3" number:min-integer-digits="1"/>
      <number:text>%</number:text>
    </number:percentage-style>
    <number:currency-style style:name="N110P0" style:volatile="true">
      <number:number number:decimal-places="3" number:min-integer-digits="1" number:grouping="true"/>
      <number:text> </number:text>
      <number:currency-symbol number:language="fr" number:country="LU">€</number:currency-symbol>
    </number:currency-style>
    <number:currency-style style:name="N110">
      <style:text-properties fo:color="#ff0000"/>
      <number:text>-</number:text>
      <number:number number:decimal-places="3" number:min-integer-digits="1" number:grouping="true"/>
      <number:text> </number:text>
      <number:currency-symbol number:language="fr" number:country="LU">€</number:currency-symbol>
      <style:map style:condition="value()&gt;=0" style:apply-style-name="N110P0"/>
    </number:currency-style>
    <number:currency-style style:name="N8106" number:language="de" number:country="CH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8107P0" style:volatile="true" number:language="de" number:country="CH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8107" number:language="de" number:country="CH">
      <style:text-properties fo:color="#ff0000"/>
      <number:currency-symbol number:language="de" number:country="CH">SFr.</number:currency-symbol>
      <number:text> -</number:text>
      <number:number number:decimal-places="2" number:min-integer-digits="1" number:grouping="true"/>
      <style:map style:condition="value()&gt;=0" style:apply-style-name="N8107P0"/>
    </number:currency-style>
    <number:time-style style:name="N8108" number:language="de" number:country="CH">
      <number:hours/>
      <number:text>:</number:text>
      <number:minutes number:style="long"/>
      <number:text> </number:text>
      <number:am-pm/>
    </number:time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scale-to="89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0">20/07/2026</text:date>, <text:time>00:51:4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exy Jervis</meta:initial-creator>
    <meta:creation-date>2026-07-20T00:48:55.09</meta:creation-date>
    <dc:date>2026-07-20T00:51:47.91</dc:date>
    <dc:creator>Lexy Jervis</dc:creator>
    <meta:editing-duration>PT2M53S</meta:editing-duration>
    <meta:editing-cycles>1</meta:editing-cycles>
    <meta:document-statistic meta:table-count="3" meta:cell-count="65" meta:object-count="0"/>
    <meta:generator>OpenOffice/4.1.15$Win32 OpenOffice.org_project/4115m2$Build-9813</meta:generator>
  </office:meta>
</office:document-meta>
</file>