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51cm"/>
    </style:style>
    <style:style style:name="co2" style:family="table-column">
      <style:table-column-properties fo:break-before="auto" style:column-width="5.891cm"/>
    </style:style>
    <style:style style:name="co3" style:family="table-column">
      <style:table-column-properties fo:break-before="auto" style:column-width="5.311cm"/>
    </style:style>
    <style:style style:name="co4" style:family="table-column">
      <style:table-column-properties fo:break-before="auto" style:column-width="5.794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2cm" fo:break-before="auto" style:use-optimal-row-height="true"/>
    </style:style>
    <style:style style:name="ro2" style:family="table-row">
      <style:table-row-properties style:row-height="0.45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ext-properties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Default">
      <style:table-cell-properties fo:wrap-option="wrap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table table:name="Midnight Country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table:style-name="Default"/>
          <table:table-cell table:style-name="ce1" office:value-type="string">
            <text:p>Midnight Country 13.07.2026</text:p>
          </table:table-cell>
          <table:table-cell table:number-columns-repeated="2"/>
        </table:table-row>
        <table:table-row table:style-name="ro1">
          <table:table-cell office:value-type="float" office:value="1">
            <text:p>1</text:p>
          </table:table-cell>
          <table:table-cell table:style-name="ce3" office:value-type="string">
            <text:p>Marc O'Connor</text:p>
          </table:table-cell>
          <table:table-cell table:style-name="ce3" office:value-type="string">
            <text:p>New country</text:p>
          </table:table-cell>
          <table:table-cell table:style-name="ce3" office:value-type="string">
            <text:p>Heroes</text:p>
          </table:table-cell>
        </table:table-row>
        <table:table-row table:style-name="ro2">
          <table:table-cell office:value-type="float" office:value="2">
            <text:p>2</text:p>
          </table:table-cell>
          <table:table-cell office:value-type="string">
            <text:p>Craig Henricks</text:p>
          </table:table-cell>
          <table:table-cell office:value-type="string">
            <text:p>Rodeo Drive Cowgirl</text:p>
          </table:table-cell>
          <table:table-cell table:style-name="ce4" office:value-type="string">
            <text:p>Travelin' Kind Of Man </text:p>
          </table:table-cell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The Builders And The Butchers</text:p>
          </table:table-cell>
          <table:table-cell office:value-type="string">
            <text:p>Devil's Wind</text:p>
          </table:table-cell>
          <table:table-cell office:value-type="string">
            <text:p>No Tomorrow</text:p>
          </table:table-cell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Whitney Rose</text:p>
          </table:table-cell>
          <table:table-cell office:value-type="string">
            <text:p>Tootsies</text:p>
          </table:table-cell>
          <table:table-cell office:value-type="string">
            <text:p>The Tennessee Polaroids</text:p>
          </table:table-cell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opperhead Jones</text:p>
          </table:table-cell>
          <table:table-cell office:value-type="string">
            <text:p>Riptide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Cameron Cusack</text:p>
          </table:table-cell>
          <table:table-cell office:value-type="string">
            <text:p>She Gets Me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cKenna Faith Winters</text:p>
          </table:table-cell>
          <table:table-cell office:value-type="string">
            <text:p>Back Up Girl</text:p>
          </table:table-cell>
          <table:table-cell office:value-type="string">
            <text:p>How Do You Miss Me</text:p>
          </table:table-cell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Blake Whiten</text:p>
          </table:table-cell>
          <table:table-cell office:value-type="string">
            <text:p>Carolina</text:p>
          </table:table-cell>
          <table:table-cell office:value-type="string">
            <text:p>Something To Say</text:p>
          </table:table-cell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The Wilder Blue; Tracy Byrd</text:p>
          </table:table-cell>
          <table:table-cell office:value-type="string">
            <text:p>Texas Women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Sera Cahoone</text:p>
          </table:table-cell>
          <table:table-cell office:value-type="string">
            <text:p>Pulling Up Roots</text:p>
          </table:table-cell>
          <table:table-cell office:value-type="string">
            <text:p>I've Missed You All These Years</text:p>
          </table:table-cell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Chayce Beckham</text:p>
          </table:table-cell>
          <table:table-cell office:value-type="string">
            <text:p>Dirt Floor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Jason Aldean</text:p>
          </table:table-cell>
          <table:table-cell office:value-type="string">
            <text:p>Anytime Soon</text:p>
          </table:table-cell>
          <table:table-cell office:value-type="string">
            <text:p>Songs About Us</text:p>
          </table:table-cell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Adysen Malek</text:p>
          </table:table-cell>
          <table:table-cell office:value-type="string">
            <text:p>Whiskey After Women</text:p>
          </table:table-cell>
          <table:table-cell office:value-type="string">
            <text:p>Single</text:p>
          </table:table-cell>
        </table:table-row>
        <table:table-row table:style-name="ro1">
          <table:table-cell table:style-name="ce2" office:value-type="float" office:value="14">
            <text:p>14</text:p>
          </table:table-cell>
          <table:table-cell office:value-type="string">
            <text:p>Drew Baldridge; Anne Wilson</text:p>
          </table:table-cell>
          <table:table-cell office:value-type="string">
            <text:p>Maker's Mark</text:p>
          </table:table-cell>
          <table:table-cell office:value-type="string">
            <text:p>Single</text:p>
          </table:table-cell>
        </table:table-row>
        <table:table-row table:style-name="ro1">
          <table:table-cell table:style-name="ce2" office:value-type="float" office:value="15">
            <text:p>15</text:p>
          </table:table-cell>
          <table:table-cell office:value-type="string">
            <text:p>Danny Joines; Sandy Shortridge</text:p>
          </table:table-cell>
          <table:table-cell office:value-type="string">
            <text:p>Lonesome Sound Of A Fiddle</text:p>
          </table:table-cell>
          <table:table-cell office:value-type="string">
            <text:p>Single</text:p>
          </table:table-cell>
        </table:table-row>
        <table:table-row table:style-name="ro1">
          <table:table-cell table:style-name="ce2" office:value-type="float" office:value="16">
            <text:p>16</text:p>
          </table:table-cell>
          <table:table-cell office:value-type="string">
            <text:p>Caleb Sutton &amp; The High Stakes</text:p>
          </table:table-cell>
          <table:table-cell office:value-type="string">
            <text:p>Howdy Ma'am</text:p>
          </table:table-cell>
          <table:table-cell office:value-type="string">
            <text:p>Single</text:p>
          </table:table-cell>
        </table:table-row>
        <table:table-row table:style-name="ro1">
          <table:table-cell table:style-name="ce2" office:value-type="float" office:value="17">
            <text:p>17</text:p>
          </table:table-cell>
          <table:table-cell table:style-name="ce3" office:value-type="string">
            <text:p>Della Mae</text:p>
          </table:table-cell>
          <table:table-cell table:style-name="ce3" office:value-type="string">
            <text:p>Takes All Kinds</text:p>
          </table:table-cell>
          <table:table-cell table:style-name="ce3" office:value-type="string">
            <text:p>Magic Accident</text:p>
          </table:table-cell>
        </table:table-row>
        <table:table-row table:style-name="ro1">
          <table:table-cell table:style-name="ce3" table:number-columns-repeated="4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LU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1P0" style:volatile="true">
      <number:number number:decimal-places="2" number:min-integer-digits="1" number:grouping="true"/>
      <number:text> </number:text>
      <number:currency-symbol number:language="fr" number:country="LU">€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11P0"/>
    </number:currency-style>
    <number:number-style style:name="N106">
      <number:text>SFr. </number:text>
      <number:number number:decimal-places="2" number:min-integer-digits="1" number:grouping="true"/>
    </number:number-style>
    <number:number-style style:name="N107P0" style:volatile="true">
      <number:text>SFr. </number:text>
      <number:number number:decimal-places="2" number:min-integer-digits="1" number:grouping="true"/>
    </number:number-style>
    <number:number-style style:name="N107">
      <style:text-properties fo:color="#ff0000"/>
      <number:text>SFr. -</number:text>
      <number:number number:decimal-places="2" number:min-integer-digits="1" number:grouping="true"/>
      <style:map style:condition="value()&gt;=0" style:apply-style-name="N107P0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LU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08P0"/>
    </number:currency-style>
    <number:percentage-style style:name="N109">
      <number:number number:decimal-places="3" number:min-integer-digits="1"/>
      <number:text>%</number:text>
    </number:percentage-style>
    <number:currency-style style:name="N110P0" style:volatile="true">
      <number:number number:decimal-places="3" number:min-integer-digits="1" number:grouping="true"/>
      <number:text> </number:text>
      <number:currency-symbol number:language="fr" number:country="LU">€</number:currency-symbol>
    </number:currency-style>
    <number:currency-style style:name="N110">
      <style:text-properties fo:color="#ff0000"/>
      <number:text>-</number:text>
      <number:number number:decimal-places="3" number:min-integer-digits="1" number:grouping="true"/>
      <number:text> </number:text>
      <number:currency-symbol number:language="fr" number:country="LU">€</number:currency-symbol>
      <style:map style:condition="value()&gt;=0" style:apply-style-name="N110P0"/>
    </number:currency-style>
    <number:currency-style style:name="N8106" number:language="de" number:country="CH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8107P0" style:volatile="true" number:language="de" number:country="CH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8107" number:language="de" number:country="CH">
      <style:text-properties fo:color="#ff0000"/>
      <number:currency-symbol number:language="de" number:country="CH">SFr.</number:currency-symbol>
      <number:text> -</number:text>
      <number:number number:decimal-places="2" number:min-integer-digits="1" number:grouping="true"/>
      <style:map style:condition="value()&gt;=0" style:apply-style-name="N8107P0"/>
    </number:currency-style>
    <number:time-style style:name="N8108" number:language="de" number:country="CH">
      <number:hours/>
      <number:text>:</number:text>
      <number:minutes number:style="long"/>
      <number:text> </number:text>
      <number:am-pm/>
    </number:time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scale-to="94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3">13/07/2026</text:date>, <text:time>00:25:3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exy Jervis</meta:initial-creator>
    <meta:creation-date>2026-07-13T00:22:44.08</meta:creation-date>
    <dc:date>2026-07-13T00:25:33.30</dc:date>
    <dc:creator>Lexy Jervis</dc:creator>
    <meta:editing-duration>PT2M49S</meta:editing-duration>
    <meta:editing-cycles>1</meta:editing-cycles>
    <meta:document-statistic meta:table-count="3" meta:cell-count="69" meta:object-count="0"/>
    <meta:generator>OpenOffice/4.1.15$Win32 OpenOffice.org_project/4115m2$Build-9813</meta:generator>
  </office:meta>
</office:document-meta>
</file>